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OpenSymbol" svg:font-family="OpenSymbol" style:font-charset="x-symbol"/>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Heading_20_1">
      <style:paragraph-properties fo:text-align="center" style:justify-single-word="false"/>
      <style:text-properties officeooo:paragraph-rsid="00017714"/>
    </style:style>
    <style:style style:name="P2" style:family="paragraph" style:parent-style-name="Heading_20_2">
      <style:text-properties officeooo:paragraph-rsid="00017714"/>
    </style:style>
    <style:style style:name="P3" style:family="paragraph" style:parent-style-name="Standard">
      <style:text-properties officeooo:paragraph-rsid="00017714"/>
    </style:style>
    <style:style style:name="P4" style:family="paragraph" style:parent-style-name="Text_20_body" style:list-style-name="L1">
      <style:text-properties officeooo:paragraph-rsid="00017714"/>
    </style:style>
    <style:style style:name="P5" style:family="paragraph" style:parent-style-name="Text_20_body" style:list-style-name="L4">
      <style:text-properties officeooo:paragraph-rsid="00017714"/>
    </style:style>
    <style:style style:name="P6" style:family="paragraph" style:parent-style-name="Text_20_body" style:list-style-name="L5">
      <style:text-properties officeooo:paragraph-rsid="00017714"/>
    </style:style>
    <style:style style:name="P7" style:family="paragraph" style:parent-style-name="Text_20_body">
      <style:text-properties officeooo:paragraph-rsid="00017714"/>
    </style:style>
    <style:style style:name="P8" style:family="paragraph" style:parent-style-name="Text_20_body" style:list-style-name="L6">
      <style:text-properties officeooo:paragraph-rsid="00017714"/>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Mentions légales</text:h>
      <text:h text:style-name="P2" text:outline-level="2">Éditeur du site</text:h>
      <text:p text:style-name="P7">Le présent site est édité par :</text:p>
      <text:p text:style-name="P7"><text:span text:style-name="Strong_20_Emphasis">Vague à l'Âme</text:span><text:line-break/>Entreprise individuelle (micro-entrepreneur)<text:line-break/>Nom et prénom : LUTAUD Caroline<text:line-break/>Adresse : 20 Route de Paris 77930 Chailly en Bière<text:line-break/>SIRET : 51243364000020<text:line-break/>E-mail : <text:a xlink:type="simple" xlink:href="mailto:cl.vaguealame@yahoo.com" text:style-name="Internet_20_link" text:visited-style-name="Visited_20_Internet_20_Link">cl.vaguealame@yahoo.com</text:a><text:line-break/>Téléphone : 0667588876</text:p>
      <text:p text:style-name="P7">Directeur de la publication : LUTAUD Caroline</text:p>
      <text:h text:style-name="P2" text:outline-level="2">Hébergement</text:h>
      <text:p text:style-name="P7">Le site est hébergé par :</text:p>
      <text:p text:style-name="P7">IONOS SE<text:line-break/>Elgendorfer Str. 57<text:line-break/>56410 Montabaur<text:line-break/>Allemagne</text:p>
      <text:p text:style-name="P7">Téléphone : +49 721 170 5522</text:p>
      <text:h text:style-name="P2" text:outline-level="2">Activité</text:h>
      <text:p text:style-name="P7">Le site a pour objet la présentation et la réservation de prestations de bien-être comprenant notamment :</text:p>
      <text:list xml:id="list1487537806" text:style-name="L6">
        <text:list-item>
          <text:p text:style-name="P8">Hypnose de bien-être</text:p>
        </text:list-item>
        <text:list-item>
          <text:p text:style-name="P8">Magnétisme</text:p>
        </text:list-item>
        <text:list-item>
          <text:p text:style-name="P8">Hypnose spirituelle</text:p>
        </text:list-item>
        <text:list-item>
          <text:p text:style-name="P8">Réflexologie auriculaire laser</text:p>
        </text:list-item>
      </text:list>
      <text:p text:style-name="P7">Les prestations proposées ont pour finalité le bien-être et l'accompagnement personnel.</text:p>
      <text:p text:style-name="P7">Elles ne constituent en aucun cas des actes médicaux, paramédicaux ou psychothérapeutiques et ne se substituent pas à un diagnostic, un traitement ou un suivi médical. Il est recommandé aux visiteurs de consulter un professionnel de santé qualifié pour toute question relevant du domaine médical.</text:p>
      <text:h text:style-name="P2" text:outline-level="2">Réservation et paiement</text:h>
      <text:p text:style-name="P7">Les réservations et paiements en ligne sont effectués via la plateforme Square.</text:p>
      <text:p text:style-name="P7"><text:soft-page-break/>Le client est invité à consulter les conditions générales et la politique de confidentialité applicables sur la plateforme de réservation lors de la prise de rendez-vous.</text:p>
      <text:h text:style-name="P2" text:outline-level="2">Propriété intellectuelle</text:h>
      <text:p text:style-name="P7">L'ensemble des contenus présents sur le site (textes, images, logos, graphismes, vidéos, éléments visuels et documents) est protégé par les dispositions du Code de la propriété intellectuelle.</text:p>
      <text:p text:style-name="P7">Toute reproduction, représentation, modification, publication ou adaptation, totale ou partielle, de tout ou partie du site, quel que soit le moyen ou le procédé utilisé, est interdite sans autorisation écrite préalable.</text:p>
      <text:h text:style-name="P2" text:outline-level="2">Responsabilité</text:h>
      <text:p text:style-name="P7">L'éditeur du site s'efforce de fournir des informations aussi précises que possible. Toutefois, il ne pourra être tenu responsable des omissions, inexactitudes ou carences dans la mise à jour des informations diffusées sur le site.</text:p>
      <text:p text:style-name="P7">L'utilisateur reconnaît utiliser les informations disponibles sous sa responsabilité exclusive.</text:p>
      <text:h text:style-name="P2" text:outline-level="2">Données personnelles</text:h>
      <text:p text:style-name="P7">Les données personnelles collectées via les formulaires de contact ou de réservation sont utilisées uniquement dans le cadre de la gestion des demandes, des rendez-vous et de la relation avec les clients.</text:p>
      <text:p text:style-name="P7">Conformément au Règlement Général sur la Protection des Données (RGPD) et à la législation française applicable, toute personne dispose d'un droit d'accès, de rectification, d'effacement, de limitation, d'opposition et de portabilité de ses données personnelles.</text:p>
      <text:p text:style-name="P7">Pour exercer ces droits, vous pouvez contacter :</text:p>
      <text:p text:style-name="P7">E-mail : <text:a xlink:type="simple" xlink:href="mailto:cl.vaguealame@yahoo.com" text:style-name="Internet_20_link" text:visited-style-name="Visited_20_Internet_20_Link">cl.vaguealame@yahoo.com</text:a></text:p>
      <text:p text:style-name="P7">Une réclamation peut également être adressée à la Commission nationale de l'informatique et des libertés.</text:p>
      <text:h text:style-name="P2" text:outline-level="2">Cookies</text:h>
      <text:p text:style-name="P7">Le site peut utiliser des cookies nécessaires à son fonctionnement ainsi que des cookies de mesure d'audience.</text:p>
      <text:p text:style-name="P7">L'utilisateur peut à tout moment gérer ses préférences concernant les cookies via les paramètres de son navigateur ou le bandeau de gestion des cookies présent sur le site.</text:p>
      <text:h text:style-name="P2" text:outline-level="2">Droit applicable</text:h>
      <text:p text:style-name="P7">Les présentes mentions légales sont soumises au droit français.En cas de litige, et après tentative de résolution amiable, les tribunaux français seront seuls compétents.</text:p>
      <text:h text:style-name="P1" text:outline-level="1"><text:soft-page-break/>Politique de confidentialité</text:h>
      <text:h text:style-name="P2" text:outline-level="2">1. Responsable du traitement</text:h>
      <text:p text:style-name="P7">Le responsable du traitement des données personnelles collectées sur le site Vague à l'Âme est :</text:p>
      <text:p text:style-name="P7">Nom et prénom : LUTAUD Caroline<text:line-break/>Adresse : 20 Rte de Paris 77930 Chailly-en-Bière<text:line-break/>E-mail : <text:a xlink:type="simple" xlink:href="mailto:cl.vaguealame@yahoo.com" text:style-name="Internet_20_link" text:visited-style-name="Visited_20_Internet_20_Link">cl.vaguealame@yahoo.com</text:a></text:p>
      <text:h text:style-name="P2" text:outline-level="2">2. Données collectées</text:h>
      <text:p text:style-name="P7">Dans le cadre de l'utilisation du site et de la réservation de prestations, les données suivantes peuvent être collectées :</text:p>
      <text:list xml:id="list4082243586" text:style-name="L1">
        <text:list-item>
          <text:p text:style-name="P4">Nom et prénom</text:p>
        </text:list-item>
        <text:list-item>
          <text:p text:style-name="P4">Adresse e-mail</text:p>
        </text:list-item>
        <text:list-item>
          <text:p text:style-name="P4">Numéro de téléphone</text:p>
        </text:list-item>
        <text:list-item>
          <text:p text:style-name="P4">Informations communiquées via les formulaires de contact</text:p>
        </text:list-item>
        <text:list-item>
          <text:p text:style-name="P4">Informations nécessaires à la prise de rendez-vous</text:p>
        </text:list-item>
      </text:list>
      <text:p text:style-name="P7">Les données bancaires sont traitées directement par les prestataires de paiement sécurisés et ne sont pas conservées par Vague à l'Âme.</text:p>
      <text:h text:style-name="P2" text:outline-level="2">3. Finalités du traitement</text:h>
      <text:p text:style-name="P7">Les données collectées sont utilisées pour :</text:p>
      <text:list xml:id="list939296170" text:style-name="L4">
        <text:list-item>
          <text:p text:style-name="P5">Répondre aux demandes de contact</text:p>
        </text:list-item>
        <text:list-item>
          <text:p text:style-name="P5">Gérer les rendez-vous</text:p>
        </text:list-item>
        <text:list-item>
          <text:p text:style-name="P5">Assurer le suivi des prestations</text:p>
        </text:list-item>
        <text:list-item>
          <text:p text:style-name="P5">Émettre les factures</text:p>
        </text:list-item>
        <text:list-item>
          <text:p text:style-name="P5">Respecter les obligations légales et comptables</text:p>
        </text:list-item>
      </text:list>
      <text:h text:style-name="P2" text:outline-level="2">4. Durée de conservation</text:h>
      <text:p text:style-name="P7">Les données sont conservées pendant la durée nécessaire à la gestion de la relation client et conformément aux obligations légales applicables.</text:p>
      <text:h text:style-name="P2" text:outline-level="2">5. Destinataires des données</text:h>
      <text:p text:style-name="P7">Les données sont destinées exclusivement à Vague à l'Âme et aux prestataires techniques intervenant dans la gestion du site et des réservations, notamment la plateforme de réservation Square.</text:p>
      <text:p text:style-name="P7"><text:soft-page-break/>Aucune donnée personnelle n'est vendue ou cédée à des tiers à des fins commerciales.</text:p>
      <text:h text:style-name="P2" text:outline-level="2">6. Vos droits</text:h>
      <text:p text:style-name="P7">Conformément au RGPD, vous disposez des droits suivants :</text:p>
      <text:list xml:id="list3776954024" text:style-name="L5">
        <text:list-item>
          <text:p text:style-name="P6">Droit d'accès</text:p>
        </text:list-item>
        <text:list-item>
          <text:p text:style-name="P6">Droit de rectification</text:p>
        </text:list-item>
        <text:list-item>
          <text:p text:style-name="P6">Droit à l'effacement</text:p>
        </text:list-item>
        <text:list-item>
          <text:p text:style-name="P6">Droit à la limitation du traitement</text:p>
        </text:list-item>
        <text:list-item>
          <text:p text:style-name="P6">Droit d'opposition</text:p>
        </text:list-item>
        <text:list-item>
          <text:p text:style-name="P6">Droit à la portabilité des données</text:p>
        </text:list-item>
      </text:list>
      <text:p text:style-name="P7">Pour exercer vos droits, contactez : <text:a xlink:type="simple" xlink:href="mailto:cl.vaguealame@yahoo.com" text:style-name="Internet_20_link" text:visited-style-name="Visited_20_Internet_20_Link">cl.vaguealame@yahoo.com</text:a></text:p>
      <text:p text:style-name="P7">En cas de litige, vous pouvez adresser une réclamation à la Commission nationale de l'informatique et des libertés (CNIL).</text:p>
      <text:h text:style-name="P2" text:outline-level="2">7. Cookies</text:h>
      <text:p text:style-name="P7">Le site peut utiliser des cookies techniques et de mesure d'audience nécessaires à son fonctionnement et à l'amélioration de l'expérience utilisateur.</text:p>
      <text:p text:style-name="P7">L'utilisateur peut configurer son navigateur pour refuser tout ou partie des cookies.</text:p>
      <text:p text:style-name="P3"/>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OpenSymbol" svg:font-family="OpenSymbol" style:font-charset="x-symbol"/>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fr" fo:country="FR"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Heading_20_1" style:display-name="Heading 1" style:family="paragraph" style:parent-style-name="Heading" style:next-style-name="Text_20_body" style:default-outline-level="1" style:list-style-name="" style:class="text">
      <style:paragraph-properties fo:margin-top="0.423cm" fo:margin-bottom="0.212cm" loext: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Lucida Sans" style:font-family-complex="'Lucid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list-style-name="" style:class="text">
      <style:paragraph-properties fo:margin-top="0.353cm" fo:margin-bottom="0.212cm" loext: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Lucida Sans" style:font-family-complex="'Lucida Sans'" style:font-family-generic-complex="system" style:font-pitch-complex="variable" style:font-size-complex="18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6-06-30T16:12:17.942000000</meta:creation-date>
    <dc:date>2026-06-30T16:15:02.288000000</dc:date>
    <meta:editing-duration>PT2M44S</meta:editing-duration>
    <meta:editing-cycles>1</meta:editing-cycles>
    <meta:document-statistic meta:table-count="0" meta:image-count="0" meta:object-count="0" meta:page-count="4" meta:paragraph-count="74" meta:word-count="793" meta:character-count="5261" meta:non-whitespace-character-count="4562"/>
    <meta:generator>LibreOffice/6.4.2.2$Windows_X86_64 LibreOffice_project/4e471d8c02c9c90f512f7f9ead8875b57fcb1ec3</meta:generator>
  </office:meta>
</office:document-meta>
</file>